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2c64322c35cb5fe9fbe7f67df3b34a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kick-start_guide_к_почтовому_серверу"/><text:bookmark-start text:name="__RefHeading___kick-start_guide_к_почтовому_серверу_1"/><text:bookmark-start text:name="kick-start_guide_к_почтовому_серверу"/>Kick-start guide к почтовому серверу.<text:bookmark-end text:name="__RefHeading___kick-start_guide_к_почтовому_серверу_1"/><text:bookmark-end text:name="kick-start_guide_к_почтовому_серверу"/></text:h>
      <text:h text:style-name="Heading_20_1" text:outline-level="1"><text:bookmark-start text:name="__RefHeading___архитектура_2"/><text:bookmark-start text:name="архитектура"/>Архитектура<text:bookmark-end text:name="__RefHeading___архитектура_2"/><text:bookmark-end text:name="архитектура"/></text:h>
      <text:p text:style-name="Text_20_body">Диаграмма прохождения письма показана на ниже следующем рисунке:</text:p>
      <text:p text:style-name="Text_20_body"><draw:frame draw:style-name="media" draw:name="0" text:anchor-type="as-char" draw:z-index="0" svg:width="19.05cm" style:rel-width="100%" svg:height="10.583333333333cm" style:rel-height="scale"><draw:image xlink:href="Pictures/e2c64322c35cb5fe9fbe7f67df3b34ac.gif" xlink:type="simple" xlink:show="embed" xlink:actuate="onLoad"/></draw:frame></text:p>
      <text:list text:style-name="Numbering_20_1" text:continue-numbering="false">
        <text:list-item>
          <text:p text:style-name="Numbering_20_1_Content_First"> Удалённый почтовый клиент (красная иконка на диаграмме) инициирует отправку письма.</text:p>
        </text:list-item>
        <text:list-item>
          <text:p text:style-name="Numbering_20_1_Content"> Postfix самостоятельно проверяет наличие данного клиента в DNSRBL zen.spamhaus.org (через DNS-сервер; синяя иконка с лупой).</text:p>
        </text:list-item>
        <text:list-item>
          <text:p text:style-name="Numbering_20_1_Content"> Если клиент прошёл проверку zen.spamhaus.org, postfix выполняет проверку входящего письма на основе <text:a xlink:type="simple" xlink:href="https://wiki.sabitov.su/sys/%D0%BF%D1%80%D0%B8%D0%BD%D1%86%D0%B8%D0%BF%D1%8B_%D1%80%D0%B0%D0%B1%D0%BE%D1%82%D1%8B_greylisting" text:style-name="Internet_20_link" text:visited-style-name="Visited_20_Internet_20_Link">серых списков</text:a>.</text:p>
          <text:list text:style-name="Numbering_20_1">
            <text:list-item>
              <text:p text:style-name="Numbering_20_1_Content"> В рамках указанной проверки выполняется проверка SPF-записи (через DNS-сервер).</text:p>
            </text:list-item>
            <text:list-item>
              <text:p text:style-name="Numbering_20_1_Content"> Выполняется проверка черных/белых/серых списков через обращения к базе данных (синяя иконка с массивом дисков).</text:p>
            </text:list-item>
          </text:list>
        </text:list-item>
        <text:list-item>
          <text:p text:style-name="Numbering_20_1_Content"> При положительном результате проверки по серым спискам postfix сообщает удалённому клиенту, что он готов принять входящее сообщение.</text:p>
        </text:list-item>
        <text:list-item>
          <text:p text:style-name="Numbering_20_1_Content"> Принятое сообщение postfix отдаёт на проверку контент-фильтру amavisd-new, amavisd-new проверяет сообщение:</text:p>
          <text:list text:style-name="Numbering_20_1">
            <text:list-item>
              <text:p text:style-name="Numbering_20_1_Content"> на наличие вирусов (при их наличии, письмо помещается в карантин),</text:p>
            </text:list-item>
            <text:list-item>
              <text:p text:style-name="Numbering_20_1_Content"> на наличие спама (при его наличии, письмо маркируется, как содержащее спам, но в любом случае будет доставлено адресату).</text:p>
            </text:list-item>
          </text:list>
        </text:list-item>
        <text:list-item>
          <text:p text:style-name="Numbering_20_1_Content"> Проверенное письмо возвращается postfix'у.</text:p>
        </text:list-item>
        <text:list-item>
          <text:p text:style-name="Numbering_20_1_Content"> Postfix отдаёт письмо Dovecot'у (бирюзовая иконка) для </text:p>
        </text:list-item>
        <text:list-item>
          <text:p text:style-name="Numbering_20_1_Content_Last"> финальной доставки в почтовый ящик пользователя (серый массив дисков). При доставке письма в почтовый ящик, dovecot обрабатывает <text:a xlink:type="simple" xlink:href="https://wiki.sabitov.su/sys/%D0%BF%D1%80%D0%B8%D0%BD%D1%86%D0%B8%D0%BF%D1%8B_%D1%80%D0%B0%D0%B1%D0%BE%D1%82%D1%8B_greylisting" text:style-name="Internet_20_link" text:visited-style-name="Visited_20_Internet_20_Link">SIEVE-скрипт</text:a>, если таковой существует. </text:p>
        </text:list-item>
      </text:list>
      <text:h text:style-name="Heading_20_1" text:outline-level="1"><text:bookmark-start text:name="__RefHeading___типовые_сообщения_в_почтовом_логе_3"/><text:bookmark-start text:name="типовые_сообщения_в_почтовом_логе"/>Типовые сообщения в почтовом логе<text:bookmark-end text:name="__RefHeading___типовые_сообщения_в_почтовом_логе_3"/><text:bookmark-end text:name="типовые_сообщения_в_почтовом_логе"/></text:h>
      <text:p text:style-name="Text_20_body">На различных этапах доставка письма логируется несколькими типовыми сообщениями.</text:p>
      <text:h text:style-name="Heading_20_2" text:outline-level="2"><text:bookmark-start text:name="__RefHeading___сообщения_этапа_приёма_сообщения_4"/><text:bookmark-start text:name="сообщения_этапа_приёма_сообщения"/>Сообщения этапа приёма сообщения<text:bookmark-end text:name="__RefHeading___сообщения_этапа_приёма_сообщения_4"/><text:bookmark-end text:name="сообщения_этапа_приёма_сообщения"/></text:h>
      <text:p text:style-name="Text_20_body">Данный пример демонстрирует отказ в принятии письма на основании DNSBL zen.spamhaus.org</text:p>
      <text:p text:style-name="Preformatted_20_Text">May 16 16:39:41 ns postfix/smtpd[26543]: connect from dxw114.internetdsl.tpnet.pl[83.14.48.114]<text:line-break/>May 16 16:39:43 ns postfix/smtpd[26543]: NOQUEUE: reject: RCPT from dxw114.internetdsl.tpnet.pl[83.14.48.114]: 554 5.7.1 Service unavailable; Client host [83.14.48.114] blocked using zen.spamhaus.org; http://www.spamhaus.org/query/bl?ip=83.14.48.114; from=&lt;awbab@hannells.se&gt; to=&lt;xxx@xxx.ru&gt; proto=ESMTP helo=&lt;dxw114.internetdsl.tpnet.pl&gt;<text:line-break/>May 16 16:39:43 ns postfix/smtpd[26543]: lost connection after DATA from dxw114.internetdsl.tpnet.pl[83.14.48.114]<text:line-break/>May 16 16:39:43 ns postfix/smtpd[26543]: disconnect from dxw114.internetdsl.tpnet.pl[83.14.48.114]</text:p>
      <text:p text:style-name="Text_20_body">Данный пример демонстрирует временный отказ в принятии письма при работе серого списка.</text:p>
      <text:p text:style-name="Preformatted_20_Text">May 16 16:45:47 ns postfix/smtpd[25907]: connect from forward1.mail.yandex.net[77.88.46.6]<text:line-break/>May 16 16:45:48 ns postfix/smtpd[25907]: NOQUEUE: reject: RCPT from forward1.mail.yandex.net[77.88.46.6]: 450 4.7.1 &lt;xxx@xxx.ru&gt;: Recipient address rejected: Service is unavailable; from=&lt;yyy@yandex.ru&gt; to=&lt;xxx@xxx.ru&gt; proto=ESMTP helo=&lt;forward1.mail.yandex.net&gt;<text:line-break/>May 16 16:45:48 ns postfix/smtpd[25907]: disconnect from forward1.mail.yandex.net[77.88.46.6]</text:p>
      <text:p text:style-name="Text_20_body">Данный пример демонстрирует приём письма для доставки от удалённой машины.</text:p>
      <text:p text:style-name="Preformatted_20_Text">May 16 16:39:26 ns postfix/smtpd[29618]: connect from vds1.naverh.com[178.63.193.80]<text:line-break/>May 16 16:39:27 ns postfix/smtpd[29618]: 31D8C4F376: client=vds1.naverh.com[178.63.193.80]<text:line-break/>May 16 16:39:27 ns postfix/cleanup[29323]: 31D8C4F376: message-id=&lt;20110516093250.519D02FD1DD2@naverh.com&gt;<text:line-break/>May 16 16:39:27 ns postfix/qmgr[29359]: 31D8C4F376: from=&lt;yyy@yyy.ru&gt;, size=10872, nrcpt=1 (queue active)<text:line-break/>May 16 16:39:27 ns postfix/smtpd[29618]: disconnect from vds1.naverh.com[178.63.193.80]<text:line-break/>May 16 16:39:28 ns postfix/cleanup[29323]: 3F7144F502: message-id=&lt;20110516093250.519D02FD1DD2@naverh.com&gt;</text:p>
      <text:h text:style-name="Heading_20_2" text:outline-level="2"><text:bookmark-start text:name="__RefHeading___сообщения_этапа_обработки_сообщения_5"/><text:bookmark-start text:name="сообщения_этапа_обработки_сообщения"/>Сообщения этапа обработки сообщения<text:bookmark-end text:name="__RefHeading___сообщения_этапа_обработки_сообщения_5"/><text:bookmark-end text:name="сообщения_этапа_обработки_сообщения"/></text:h>
      <text:p text:style-name="Text_20_body">Продолжая последний пример, данные записи в журнале показывают обработку письма amavisd-new:</text:p>
      <text:p text:style-name="Preformatted_20_Text">May 16 16:39:27 ns amavis[28631]: (28631-11) LMTP::10024 /var/amavis/tmp/amavis-20110516T162704-28631: &lt;yyy@yyy.ru&gt; -&gt; &lt;xxx@xxx.ru&gt; SIZE=10872 BODY=8BITMIME Received: from mx.xxx.ru ([127.0.0.1]) by localhost (mx.xxx.ru [127.0.0.1]) (amavisd-new, port 10024) with LMTP for &lt;xxx@xxx.ru&gt;; Mon, 16 May 2011 16:39:27 +0700 (NOVST)<text:line-break/>May 16 16:39:27 ns amavis[28631]: (28631-11) Checking: u7rZrOSgDbfm [178.63.193.80] &lt;yyy@yyy.ru&gt; -&gt; &lt;xxx@xxx.ru&gt;<text:line-break/>May 16 16:39:27 ns amavis[28631]: (28631-11) p004 1 Content-Type: multipart/related<text:line-break/>May 16 16:39:27 ns amavis[28631]: (28631-11) p005 1/1 Content-Type: multipart/alternative<text:line-break/>May 16 16:39:27 ns amavis[28631]: (28631-11) p001 1/1/1 Content-Type: text/plain, size: 2518 B, name: <text:line-break/>May 16 16:39:27 ns amavis[28631]: (28631-11) p002 1/1/2 Content-Type: text/html, size: 4079 B, name: <text:line-break/>May 16 16:39:27 ns amavis[28631]: (28631-11) p003 1/2 Content-Type: image/gif, size: 1750 B, name: logo_big.gif</text:p>
      <text:p text:style-name="Text_20_body">Данный пример демонстрирует приём письма postfix'ом от amavisd-new</text:p>
      <text:p text:style-name="Preformatted_20_Text">May 16 16:39:28 ns postfix/smtpd[29329]: connect from mx.local[127.0.0.1]<text:line-break/>May 16 16:39:28 ns postfix/smtpd[29329]: 3F7144F502: client=vds1.naverh.com[178.63.193.80]<text:line-break/>May 16 16:39:28 ns postfix/qmgr[29359]: 3F7144F502: from=&lt;yyy@yyy.ru&gt;, size=11318, nrcpt=1 (queue active)<text:line-break/>May 16 16:39:28 ns postfix/smtpd[29329]: disconnect from mx.local[127.0.0.1]<text:line-break/>May 16 16:39:28 ns postfix/lmtp[29324]: 31D8C4F376: to=&lt;xxx@xxx.ru&gt;, relay=127.0.0.1[127.0.0.1]:10024, delay=1.2, delays=0.56/0/0/0.64, dsn=2.0.0, status=sent (250 2.0.0 Ok, id=28631-11, from MTA([127.0.0.1]:10025): 250 2.0.0 Ok: queued as 3F7144F502)<text:line-break/>May 16 16:39:28 ns postfix/qmgr[29359]: 31D8C4F376: removed</text:p>
      <text:p text:style-name="Text_20_body">Одновременно с выше показанными сообщениями от postfix, amavisd-new пишет свои сообщения со статистикой об обработанном сообщении:</text:p>
      <text:p text:style-name="Preformatted_20_Text">May 16 16:39:28 ns amavis[28631]: (28631-11) FWD via SMTP: &lt;yyy@yyy.ru&gt; -&gt; &lt;xxx@xxx.ru&gt;,BODY=8BITMIME 250 2.0.0 Ok, id=28631-11, from MTA([127.0.0.1]:10025): 250 2.0.0 Ok: queued as 3F7144F502<text:line-break/>May 16 16:39:28 ns amavis[28631]: (28631-11) Passed SPAMMY, [178.63.193.80] [195.60.247.70] &lt;yyy@yyy.ru&gt; -&gt; &lt;xxx@xxx.ru&gt;, Message-ID: &lt;20110516093250.519D02FD1DD2@naverh.com&gt;, mail_id: u7rZrOSgDbfm, Hits: 6.334, size: 10851, queued_as: 3F7144F502, 637 ms<text:line-break/>May 16 16:39:28 ns amavis[28631]: (28631-11) TIMING-SA total 547 ms - parse: 2 (0.4%), extract_message_metadata: 17 (3.1%), get_uri_detail_list: 3 (0.5%), tests_pri_-1000: 9 (1.6%), tests_pri_-950: 0.74 (0.1%), tests_pri_-900: 0.79 (0.1%), tests_pri_-400: 0.65 (0.1%), tests_pri_0: 378 (69.2%), check_dkim_signature: 0.75 (0.1%), check_dkim_adsp: 2 (0.4%), check_spf: 10 (1.8%), poll_dns_idle: 107 (19.5%), check_pyzor: 0.17 (0.0%), tests_pri_500: 115 (21.0%), tests_pri_1000: 3 (0.6%), total_awl: 2 (0.4%), check_awl: 0.12 (0.0%), update_awl: 0.05 (0.0%), get_report: 1.06 (0.2%)<text:line-break/>May 16 16:39:28 ns amavis[28631]: (28631-11) TIMING [total 640 ms] - SMTP greeting: 1 (0%)0, SMTP LHLO: 0 (0%)0, SMTP pre-MAIL: 0 (0%)0, SMTP pre-DATA-flush: 1 (0%)0, SMTP DATA: 36 (6%)6, check_init: 0 (0%)6, digest_hdr: 0 (0%)6, digest_body: 0 (0%)6, gen_mail_id: 0 (0%)6, mime_decode: 11 (2%)8, get-file-type3: 11 (2%)10, parts_decode: 0 (0%)10, check_header: 1 (0%)10, AV-scan-1: 7 (1%)11, spam-wb-list: 1 (0%)11, SA parse: 3 (0%)11, SA check: 542 (85%)96, update_cache: 4 (1%)97, decide_mail_destiny: 0 (0%)97, fwd-connect: 2 (0%)97, fwd-xforward: 0 (0%)97, fwd-mail-pip: 1 (0%)97, fwd-rcpt-pip: 0 (0%)97, fwd-data-chkpnt: 0 (0%)97, write-header: 0 (0%)97, fwd-data-contents: 0 (0%)97, fwd-end-chkpnt: 8 (1%)99, prepare-dsn: 0 (0%)99, main_log_entry: 6 (1%)100, update_snmp: 1 (0%)100, SMTP pre-response: 0 (0%)100, SMTP response: 0 (0%)100, unlink-4-files: 0 (0%)100, rundown: 0 (0%)100</text:p>
      <text:h text:style-name="Heading_20_2" text:outline-level="2"><text:bookmark-start text:name="__RefHeading___сообщения_этапа_доставки_письма_в_локальный_ящик_6"/><text:bookmark-start text:name="сообщения_этапа_доставки_письма_в_локальный_ящик"/>Сообщения этапа доставки письма в локальный ящик<text:bookmark-end text:name="__RefHeading___сообщения_этапа_доставки_письма_в_локальный_ящик_6"/><text:bookmark-end text:name="сообщения_этапа_доставки_письма_в_локальный_ящик"/></text:h>
      <text:p text:style-name="Text_20_body">В данном примере показаны сообщения от dovecot'а о доставке письма в ящик, а также сообщение postfix'а об удалении данного письма из очереди доставки:</text:p>
      <text:p text:style-name="Preformatted_20_Text">May 16 16:39:28 ns dovecot: deliver(xxx@xxx.ru): msgid=&lt;20110516093250.519D02FD1DD2@naverh.com&gt;: saved mail to INBOX<text:line-break/>May 16 16:39:28 ns postfix/pipe[29672]: 3F7144F502: to=&lt;xxx@xxx.ru&gt;, relay=dovecot, delay=0.07, delays=0.01/0/0/0.06, dsn=2.0.0, status=sent (delivered via dovecot service)<text:line-break/>May 16 16:39:28 ns postfix/qmgr[29359]: 3F7144F502: removed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16:26</meta:creation-date>
    <dc:creator>Generated</dc:creator>
    <dc:date>2026-09-16T17::16:26</dc:date>
    <dc:language>en-US</dc:language>
    <meta:editing-cycles>1</meta:editing-cycles>
    <meta:editing-duration>PT0S</meta:editing-duration>
    <dc:title>sys:kick-start_guide_к_почтовому_серверу</dc:title>
  </office:meta>
</office:document-meta>
</file>